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use-window-font-color="true" style:font-name="Times New Roman" fo:font-weight="normal" style:font-weight-asian="normal" style:font-weight-complex="normal"/>
    </style:style>
    <style:style style:name="P2" style:family="paragraph" style:parent-style-name="Standard">
      <style:text-properties style:font-name="Times New Roman" fo:font-weight="normal" style:font-weight-asian="normal" style:font-weight-complex="normal"/>
    </style:style>
    <style:style style:name="P3" style:family="paragraph" style:parent-style-name="Standard">
      <style:text-properties style:font-name="Times New Roman" style:text-underline-style="none" fo:font-weight="normal" style:font-weight-asian="normal" style:font-weight-complex="normal"/>
    </style:style>
    <style:style style:name="P4" style:family="paragraph" style:parent-style-name="Standard">
      <style:text-properties style:font-name="Times New Roman" fo:font-style="italic" fo:font-weight="normal" style:font-style-asian="italic" style:font-weight-asian="normal" style:font-style-complex="italic" style:font-weight-complex="normal"/>
    </style:style>
    <style:style style:name="P5" style:family="paragraph" style:parent-style-name="Standard">
      <style:text-properties style:font-name="Times New Roman" fo:font-weight="normal" style:font-weight-asian="normal" style:font-weight-complex="normal"/>
    </style:style>
    <style:style style:name="T1" style:family="text">
      <style:text-properties fo:font-style="italic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Il faut croire que le voyage à Bezouce m'a été bénéfique, pour ne pas dire prolifique.</text:p>
      <text:p text:style-name="P2">J'ai donc écrit, juste en très peu de mots, vraiment pas beaucoup, comme d'habitude, ma vision du théâtre et de ce qu'il peut apporter.</text:p>
      <text:p text:style-name="P2">Un changement ou une évolution, comme le chant.</text:p>
      <text:p text:style-name="P2">Théâtre, chant, qu'est-ce qui les différencie ?</text:p>
      <text:p text:style-name="P2">La musique ou quoi d'autre ? Je vous laisse deviner ou compléter ou rêver.</text:p>
      <text:p text:style-name="P2">Puis les pierres de l'église racontaient tant de choses.....</text:p>
      <text:p text:style-name="P2">Et très beau concert aussi.</text:p>
      <text:p text:style-name="P2"/>
      <text:p text:style-name="P2">Le concert à Bezouce. 27 avril 2024.</text:p>
      <text:p text:style-name="P2"/>
      <text:p text:style-name="P2"/>
      <text:p text:style-name="P2">C'était il y a longtemps. C'était au temps d'avant !</text:p>
      <text:p text:style-name="P2">Il y a bien 20 ans ! Jusqu'à peu, quelques temps.</text:p>
      <text:p text:style-name="P2">La Roulotte vivait, glorifiait le théâtre.</text:p>
      <text:p text:style-name="P2">Et d'un être un peu mou, le rendait opiniâtre.</text:p>
      <text:p text:style-name="P2"/>
      <text:p text:style-name="P3">Je n'ai pas eu la chance, sa route, la croiser.</text:p>
      <text:p text:style-name="P3">Ah, des cours de théâtre ! Apprendre à déclamer !</text:p>
      <text:p text:style-name="P3">De l'articulation, de la respiration.</text:p>
      <text:p text:style-name="P3">Même de la diction, j'aurais été champion.</text:p>
      <text:p text:style-name="P2"/>
      <text:p text:style-name="P2">À tous ceux que la vie a un peu bousculé,</text:p>
      <text:p text:style-name="P2">À ceux qui sont muets, ne savent pas parler</text:p>
      <text:p text:style-name="P2">Pour tous ceux que la vie a privé de parole</text:p>
      <text:p text:style-name="P2">J'aurais été drapeau, contant leurs casseroles.</text:p>
      <text:p text:style-name="P2"/>
      <text:p text:style-name="P2">Vous qui êtes cassés, perdus, tout seul, paumés,</text:p>
      <text:p text:style-name="P2">Vous portez dans vos mains votre âme rapiécée,</text:p>
      <text:p text:style-name="P2">Où habitez-vous donc ? <text:span text:style-name="T1">Hôtel des cœurs brisés </text:span>?</text:p>
      <text:p text:style-name="P2">J'eus bien prêté ma voix pour vous réconforter.</text:p>
      <text:p text:style-name="P2"/>
      <text:p text:style-name="P2">Vous voudriez bien la dire, votre peur d'exister,</text:p>
      <text:p text:style-name="P2">Venez donc près de moi ; on pourra discuter.</text:p>
      <text:p text:style-name="P2">J'aurais tendu les bras, ouvert en grand mes mains,</text:p>
      <text:p text:style-name="P2">Pour vous conduire enfin vers de beaux lendemains.</text:p>
      <text:p text:style-name="P2"/>
      <text:p text:style-name="P2">Vous auriez dit des phrases, à l'endroit, à l'envers,</text:p>
      <text:p text:style-name="P2">Appris à bien jacter, à réciter des vers.</text:p>
      <text:p text:style-name="P2">Je n'parle pas de boire, ni de pêcher non plus.</text:p>
      <text:p text:style-name="P2">Mais hurler sa douleur, celle dont on ne veut plus.</text:p>
      <text:p text:style-name="P2"/>
      <text:p text:style-name="P2">Écoutez ces paroles. Vous auriez su par cœur.</text:p>
      <text:p text:style-name="P4">« Seigneur, elle m'a blessé ! Oui ! Jusqu'à l'os du cœur ! »</text:p>
      <text:p text:style-name="P4">« L'assassin sur son sein suçait son sang sans cesse. »</text:p>
      <text:p text:style-name="P2">Le jour où j'ai dit ça, j'en bien serré les fesses !</text:p>
      <text:p text:style-name="P4"><text:s/></text:p>
      <text:p text:style-name="P4">« Dis-moi gros gras grand grain d'orge,</text:p>
      <text:p text:style-name="P4">quand te dégros-gras-grand-grain-d'orgeras-tu ? »</text:p>
      <text:p text:style-name="P2">Quand t’arrives à dire ça, t'es pas quelqu'un d’obtus !</text:p>
      <text:p text:style-name="P4">« Pour qui sont ces serpents qui sifflent sur vos têtes. »</text:p>
      <text:p text:style-name="P2">La mélodie des sons vous hantera, traîtresse !</text:p>
      <text:p text:style-name="P2"><text:soft-page-break/></text:p>
      <text:p text:style-name="P2"><text:span text:style-name="T1">« Voici six chasseurs se séchant, sachant chasser sans chien. »</text:span> </text:p>
      <text:p text:style-name="P2">Après tous ces mots là, j'ai eu un chat ; chasseur !</text:p>
      <text:p text:style-name="P4">« La petite souris saute sur un saurien. »</text:p>
      <text:p text:style-name="P2">Mon chat, en l'entendant, a bouffé le rongeur !</text:p>
      <text:p text:style-name="P2"/>
      <text:p text:style-name="P2">Aurais-je su incarner, Cyrano, maladroit ?</text:p>
      <text:p text:style-name="P4">« Non, non, Mon Cher Amour, je ne vous aimais pas. »</text:p>
      <text:p text:style-name="P2">Je ne suis pas Edmond, encore moins Rostand, </text:p>
      <text:p text:style-name="P2">Ma petite version, je préfère pourtant.</text:p>
      <text:p text:style-name="P4">«Ô, non, Mon Tendre Amour, je ne vous aimais pas.</text:p>
      <text:p text:style-name="P4">Mon cœur sanguinolent ne battait que pour toi. »</text:p>
      <text:p text:style-name="P4"/>
      <text:p text:style-name="P2"><text:span text:style-name="T1">« Rodrigue, as-tu du cœur ? »</text:span> Je vous parle du Cid !</text:p>
      <text:p text:style-name="P2">Pas une chanson à boire ! Non plus, Billy Le Kid !</text:p>
      <text:p text:style-name="P2">Aurais-je été Chimène quand elle s'écria :</text:p>
      <text:p text:style-name="P4">« Ah Mon Dieu, qu'il est beau, l'assassin de papa ! »</text:p>
      <text:p text:style-name="P2"/>
      <text:p text:style-name="P2">La voix de Jean Gabin, en aurais-je été fier ?</text:p>
      <text:p text:style-name="P2"><text:span text:style-name="T1">« T'as d'beaux yeux, tu sais. »</text:span> </text:p>
      <text:p text:style-name="P2">On a coupé la suite, la faute à la censure.</text:p>
      <text:p text:style-name="P4">« Tu m'fais vachement ….. rêver … ! »</text:p>
      <text:p text:style-name="P2">Son rêve était plus bas, plutôt sous la ceinture.</text:p>
      <text:p text:style-name="P2"/>
      <text:p text:style-name="P2">Il faut rester correct, même dessus les planches,</text:p>
      <text:p text:style-name="P2">Quoi que ! Un belle tirade et te voilà légende.</text:p>
      <text:p text:style-name="P2">Il en faut du courage pour lancer tout d'un trait :</text:p>
      <text:p text:style-name="P4">"Oh ton cul, <text:s/>….. qu'il est beau, on dirait un Courbet ... »</text:p>
      <text:p text:style-name="P2"/>
      <text:p text:style-name="P2">Et autant de panache, pour citer, tout de go,</text:p>
      <text:p text:style-name="P2">Ce très grand beau classique, La Conscience de Hugo,</text:p>
      <text:p text:style-name="P2">(Victor pour les intimes)</text:p>
      <text:p text:style-name="P4">« … Et qu'on eut sur son front, fermé le souterrain</text:p>
      <text:p text:style-name="P4">L’œil était dans la tombe et regardait Caïn ».</text:p>
      <text:p text:style-name="P4"/>
      <text:p text:style-name="P2">La version du 9.3, c'est le rap de banlieue,</text:p>
      <text:p text:style-name="P2">Hideuse et pathétique ! Y savent pas causer mieux !</text:p>
      <text:p text:style-name="P4">« … la came est à la cave et machin la surveille,</text:p>
      <text:p text:style-name="P4">C'est du fric, du pognon ! Ça fait beaucoup d'oseille ! »</text:p>
      <text:p text:style-name="P2"/>
      <text:p text:style-name="P2">En beaucoup plus moderne, pour transmettre l'effroi !</text:p>
      <text:p text:style-name="P2"><text:span text:style-name="T1">« Ho ! Luke, je suis ton père ! » </text:span>Dark Vador, tu seras !</text:p>
      <text:p text:style-name="P2">Les liaisons malheureuses, pour sûr, tu éviteras !.</text:p>
      <text:p text:style-name="P4">« Si tu n'vas pas à La Roulotte, La Roulotte ira « t'à toi » !</text:p>
      <text:p text:style-name="P2"/>
      <text:p text:style-name="P2">Des cours d'art dramatique, nous changent sûrement.</text:p>
      <text:p text:style-name="P2">Combler l'autre des manques, réveiller l'un, battant.</text:p>
      <text:p text:style-name="P2">Combien découvriront, ils se croyaient souillon,</text:p>
      <text:p text:style-name="P2">Sous leurs plumes de poulet, sommeillait un aiglon ?</text:p>
      <text:p text:style-name="P2"/>
      <text:p text:style-name="P2">La Roulotte a fermé ses volets. Le théâtre est resté.</text:p>
      <text:p text:style-name="P2">Elle s'est mise en sommeil, juste pour somnoler.</text:p>
      <text:p text:style-name="P2"><text:soft-page-break/>Qui sait si ne viendra un beau prince charmant. </text:p>
      <text:p text:style-name="P2">La si belle endormie, l'éveiller doucement ?</text:p>
      <text:p text:style-name="P2"/>
      <text:p text:style-name="P2">Lui donner un baiser en guise de réveil,</text:p>
      <text:p text:style-name="P2">Sur ses lèvres ou ses mains ? Peut-être les orteils ?</text:p>
      <text:p text:style-name="P2">Les orteils ? Quelle idée ! Murmure à ses oreilles !</text:p>
      <text:p text:style-name="P2">« <text:span text:style-name="T1">Allons debout, ma mie. C'est le temps de l'éveil !</text:span> »</text:p>
      <text:p text:style-name="P2"/>
      <text:p text:style-name="P2">Si tout a une fin, qui sait si, en son temps … ?</text:p>
      <text:p text:style-name="P2">Après tout, tous les ans, se lève le printemps !</text:p>
      <text:p text:style-name="P2">Les roses reviennent bien, parées de leurs atours.</text:p>
      <text:p text:style-name="P2">La Roulotte, ses volets, rouvriront-ils un jour ?</text:p>
      <text:p text:style-name="P2"/>
      <text:p text:style-name="P2">Nous avions rendez-vous au centre du village.</text:p>
      <text:p text:style-name="P2">Nous sommes donc venus ! Le bel aréopage !</text:p>
      <text:p text:style-name="P2">Pour nous faire chanter, fort belle invitation.</text:p>
      <text:p text:style-name="P2">Double Chœur s'est donné, vraiment, avec passion.</text:p>
      <text:p text:style-name="P2"/>
      <text:p text:style-name="P2">Ô le grand Saint André, le frère de Saint Pierre,</text:p>
      <text:p text:style-name="P2">Belle église que voilà, toute bâtie de pierres</text:p>
      <text:p text:style-name="P2">Venues du Pont du Gard. Est-ce là, le mystère,</text:p>
      <text:p text:style-name="P2">Qu'on entend bruisser l'eau quand on est en prière ?</text:p>
      <text:p text:style-name="P2"/>
      <text:p text:style-name="P2">Vous nous avez laissé la croix qu'on dit en X,</text:p>
      <text:p text:style-name="P2">Celle qu'on utilise en multiplication.</text:p>
      <text:p text:style-name="P2">C'est la Croix Décussée, chère à votre martyre.</text:p>
      <text:p text:style-name="P2">La Croix de Saint André qui porte votre nom !</text:p>
      <text:p text:style-name="P2"/>
      <text:p text:style-name="P2">Saint André qui avez cheminé près du Christ,</text:p>
      <text:p text:style-name="P2">Vous à qui Il a dit <text:span text:style-name="T1">« Toi, André, oui, suis-moi !</text:span></text:p>
      <text:p text:style-name="P4">Et ton frère avec toi, vous serez pêcheurs d'hommes »</text:p>
      <text:p text:style-name="P2">Auriez-vous inspiré La Roulotte, tendre home ?</text:p>
      <text:p text:style-name="P2"/>
      <text:p text:style-name="P2">Clémence a sa baguette ; Jérémie, son piano.</text:p>
      <text:p text:style-name="P2">Il lui donne le la. Elle nous tend le tempo.</text:p>
      <text:p text:style-name="P2">Elle suspend l'instant. Nous sommes prêts. On l'attend.</text:p>
      <text:p text:style-name="P2">Cavalerie puissante ; charger au commandement.</text:p>
      <text:p text:style-name="P2"/>
      <text:p text:style-name="P2">Première note ! Mortelle ! Soit elle passe ! Soit on meurt.</text:p>
      <text:p text:style-name="P2">On le lit dans ses yeux, tout débordant d'ardeur.</text:p>
      <text:p text:style-name="P2">On envoie, on balance, on chante avec chaleur.</text:p>
      <text:p text:style-name="P2">Comme un seul, on commence. Nos chants, c'est son bonheur !</text:p>
      <text:p text:style-name="P2"/>
      <text:p text:style-name="P2">Nous sommes sous ses doigts, violon, harpe ou lyre.</text:p>
      <text:p text:style-name="P2">Nos corps sont tous tendus, toujours prêts à bondir.</text:p>
      <text:p text:style-name="P2">Nos chants ? Ses prières ! Noires, croches, blanches, soupirs,</text:p>
      <text:p text:style-name="P2">Deviennent sous ses mains sveltes, ouragans ou zéphyrs.</text:p>
      <text:p text:style-name="P2"/>
      <text:p text:style-name="P2">Sur les fils de nos voix, tressés d'argent et d'or,</text:p>
      <text:p text:style-name="P2">Elle saute, sautille, bondit comme un ressort.</text:p>
      <text:p text:style-name="P2">Elle nous ouvre ses bras, elle plie et ondule.</text:p>
      <text:p text:style-name="P2">Elle danse sur nos notes, heureuse funambule.</text:p>
      <text:p text:style-name="P2"><text:soft-page-break/></text:p>
      <text:p text:style-name="P2">Nous la voyons sourire. Eux, ils ne la voient pas.</text:p>
      <text:p text:style-name="P2">Nous sommes mieux placés. Ils ne le savent pas.</text:p>
      <text:p text:style-name="P2">Nous chantons. Elle est là, à l’affût de nos croches,</text:p>
      <text:p text:style-name="P2">Des silences, longs ou courts, lissant les anicroches.</text:p>
      <text:p text:style-name="P2"/>
      <text:p text:style-name="P2">Les basses ont eu du coffre, très puissants, bien profonds.</text:p>
      <text:p text:style-name="P2">Les ténors ont gravis des monts inaccessibles.</text:p>
      <text:p text:style-name="P2">Les alti ont surpris plus d'un dans l'assemblée.</text:p>
      <text:p text:style-name="P2">Leurs notes graves aiguës, douces amères, compliquées.</text:p>
      <text:p text:style-name="P2">Les sopranes au balcon ont battu des records.</text:p>
      <text:p text:style-name="P2">Et les hybrides ont mis tout le monde d'accord.</text:p>
      <text:p text:style-name="P2"/>
      <text:p text:style-name="P2">La statue de Marie, bleue, blanche souriait,</text:p>
      <text:p text:style-name="P2">Cantate Domino ! Aurait-Elle pu chanter ?</text:p>
      <text:p text:style-name="P2">Dans les bras de Joseph, Jésus riait, riait.</text:p>
      <text:p text:style-name="P2">Rêves de City Of Stars, ça devait l'inspirer !</text:p>
      <text:p text:style-name="P2">The Beauty Of The Earth, il ne pouvait qu'aimer.</text:p>
      <text:p text:style-name="P2">À corps perdus, accords tenus, Ho Missa Festiva !</text:p>
      <text:p text:style-name="P2">Les hommes épuisés par : Cantémos à Maria. !</text:p>
      <text:p text:style-name="P2"/>
      <text:p text:style-name="P1">Le public s'est levé, au final, sous le charme</text:p>
      <text:p text:style-name="P1">Applaudi à tout va, à tout rompre, quel vacarme.</text:p>
      <text:p text:style-name="P1">Quand à nous les choristes ! Nous, les Maîtres Chanteurs,</text:p>
      <text:p text:style-name="P1">Fièrement, déclarons : <text:span text:style-name="T1">«my name is »</text:span><text:span text:style-name="T1"> </text:span>: Double Chœur !</text:p>
      <text:p text:style-name="P1"/>
      <text:p text:style-name="P2"/>
      <text:p text:style-name="P2">Bezouce, 27 avril 2024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d ed</meta:initial-creator>
    <meta:creation-date>2024-04-29T06:44:06.14</meta:creation-date>
    <dc:date>2024-05-15T08:28:39.25</dc:date>
    <dc:creator>ed ed</dc:creator>
    <meta:editing-duration>PT16H51M59S</meta:editing-duration>
    <meta:editing-cycles>344</meta:editing-cycles>
    <meta:generator>OpenOffice/4.1.14$Win32 OpenOffice.org_project/4114m1$Build-9811</meta:generator>
    <meta:document-statistic meta:table-count="0" meta:image-count="0" meta:object-count="0" meta:page-count="4" meta:paragraph-count="148" meta:word-count="1348" meta:character-count="7207"/>
  </office:meta>
</office:document-meta>
</file>