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" svg:font-family="arial, sans-serif"/>
    <style:font-face style:name="Arial2" svg:font-family="Arial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66" style:font-name="Times New Roman" fo:font-size="13pt" style:font-size-asian="13pt" style:font-size-complex="13pt"/>
    </style:style>
    <style:style style:name="P2" style:family="paragraph" style:parent-style-name="Standard">
      <style:text-properties fo:color="#000066" style:font-name="Times New Roman" fo:font-size="13pt" fo:font-weight="normal" style:font-size-asian="13pt" style:font-weight-asian="normal" style:font-size-complex="13pt" style:font-weight-complex="normal"/>
    </style:style>
    <style:style style:name="P3" style:family="paragraph" style:parent-style-name="Standard">
      <style:paragraph-properties>
        <style:tab-stops>
          <style:tab-stop style:position="11.959cm"/>
        </style:tab-stops>
      </style:paragraph-properties>
      <style:text-properties fo:color="#000066" style:font-name="Times New Roman" fo:font-size="13pt" fo:font-weight="bold" style:font-size-asian="13pt" style:font-weight-asian="bold" style:font-size-complex="13pt" style:font-weight-complex="bold"/>
    </style:style>
    <style:style style:name="P4" style:family="paragraph" style:parent-style-name="Standard">
      <style:text-properties fo:color="#000066" fo:font-size="13pt" style:font-size-asian="13pt" style:font-size-complex="13pt"/>
    </style:style>
    <style:style style:name="P5" style:family="paragraph" style:parent-style-name="Standard">
      <style:paragraph-properties fo:text-align="end" style:justify-single-word="false"/>
      <style:text-properties fo:color="#000066" fo:font-size="13pt" style:font-size-asian="13pt" style:font-size-complex="13pt"/>
    </style:style>
    <style:style style:name="P6" style:family="paragraph" style:parent-style-name="Standard">
      <style:text-properties fo:color="#000066" fo:font-size="13pt" fo:font-weight="bold" style:font-size-asian="13pt" style:font-weight-asian="bold" style:font-size-complex="13pt" style:font-weight-complex="bold"/>
    </style:style>
    <style:style style:name="P7" style:family="paragraph" style:parent-style-name="Standard">
      <style:text-properties fo:color="#000066" fo:font-size="13pt" fo:font-weight="normal" style:font-size-asian="13pt" style:font-weight-asian="normal" style:font-size-complex="13pt" style:font-weight-complex="normal"/>
    </style:style>
    <style:style style:name="P8" style:family="paragraph" style:parent-style-name="Standard">
      <style:text-properties fo:color="#000066" style:font-name="Times New Roman" fo:font-size="13pt" fo:font-weight="normal" style:font-size-asian="13pt" style:font-weight-asian="normal" style:font-size-complex="13pt" style:font-weight-complex="normal"/>
    </style:style>
    <style:style style:name="P9" style:family="paragraph" style:parent-style-name="Standard">
      <style:text-properties fo:color="#000066" style:font-name="Times New Roman" fo:font-size="13pt" style:font-size-asian="13pt" style:font-size-complex="13pt"/>
    </style:style>
    <style:style style:name="T1" style:family="text">
      <style:text-properties fo:font-variant="normal" fo:text-transform="none" fo:color="#4d5156" style:font-name="arial" fo:font-size="10.5pt" fo:letter-spacing="normal" fo:font-style="normal" fo:font-weight="normal"/>
    </style:style>
    <style:style style:name="T2" style:family="text">
      <style:text-properties fo:font-variant="normal" fo:text-transform="none" fo:color="#4d5156" fo:font-size="10.5pt" fo:letter-spacing="normal" fo:font-style="normal" fo:font-weight="normal"/>
    </style:style>
    <style:style style:name="T3" style:family="text">
      <style:text-properties fo:font-variant="normal" fo:text-transform="none" fo:color="#4d5156" fo:letter-spacing="normal" fo:font-style="normal" fo:font-weight="normal"/>
    </style:style>
    <style:style style:name="T4" style:family="text">
      <style:text-properties fo:font-variant="normal" fo:text-transform="none" fo:letter-spacing="normal" fo:font-style="normal" fo:font-weight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color="#000066" fo:font-size="13pt" fo:font-weight="normal" style:font-size-asian="13pt" style:font-weight-asian="normal" style:font-size-complex="13pt" style:font-weight-complex="normal"/>
    </style:style>
    <style:style style:name="T7" style:family="text">
      <style:text-properties fo:color="#000066"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Patrice Hurlin - In Memoriam I<text:tab/>Jeudi 14 mars 2024</text:p>
      <text:p text:style-name="P1"/>
      <text:p text:style-name="P1">Tu es parti bien tôt vers les podiums célestes !</text:p>
      <text:p text:style-name="P1">C'est bien beau de partir ! Mais nous, qu'est-ce qu'il nous reste ?</text:p>
      <text:p text:style-name="P1">Car ton départ soudain fut vraiment bien trop preste,</text:p>
      <text:p text:style-name="P1">Nous n'étions pas bien prêts pour ce genre de geste.</text:p>
      <text:p text:style-name="P1"/>
      <text:p text:style-name="P1">De toi, nous restera l'amour et la tendresse,</text:p>
      <text:p text:style-name="P1">De la compréhension, des sourires radieux.</text:p>
      <text:p text:style-name="P1">Sais-tu que ta présence nous apportait l'ivresse</text:p>
      <text:p text:style-name="P1">Des joyeux temps heureux qu'on lisait dans tes yeux ?</text:p>
      <text:p text:style-name="P1"/>
      <text:p text:style-name="P1">Quelle idée de partir nous laissant en déroute,</text:p>
      <text:p text:style-name="P1">En nous abandonnant sur le bord de la route.</text:p>
      <text:p text:style-name="P1">À moins que ne soit par grande bienveillance</text:p>
      <text:p text:style-name="P1">Qui t'a fait fuir ainsi, pour notre bienfaisance ?</text:p>
      <text:p text:style-name="P1">As-tu pris de l'avance, balisant le chemin</text:p>
      <text:p text:style-name="P1">Que l'on prend <text:s/>… <text:s text:c="2"/>le plus tard ... un jour … sans lendemain ?</text:p>
      <text:p text:style-name="P1"/>
      <text:p text:style-name="P1">Ce grand vaisseau de pierres, ce si grand Prieuré</text:p>
      <text:p text:style-name="P1">Où dorment bien cachés, des parchemins séchés.</text:p>
      <text:p text:style-name="P1">Des moines y ont copié, <text:s/>Platon, Thalès ou Pline ;</text:p>
      <text:p text:style-name="P1">Écriture gothique, romane ou caroline.</text:p>
      <text:p text:style-name="P1"/>
      <text:p text:style-name="P1">Bien trop froid en hiver, tempéré en été,</text:p>
      <text:p text:style-name="P1">Lieu de toutes les messes, fréquenté ou désert,</text:p>
      <text:p text:style-name="P1">Lieu de fêtes, lieu de chants, lieu de liesse, d'allégresse.</text:p>
      <text:p text:style-name="P1">Lieu de chagrins aussi, tout empli de tristesse, </text:p>
      <text:p text:style-name="P1">Sonnera autrement pour nos futurs concerts.</text:p>
      <text:p text:style-name="P1"/>
      <text:p text:style-name="P1">Qu'importe les chicanes, les erreurs d'autrefois,</text:p>
      <text:p text:style-name="P1">Dans nos cœurs, nos pensées, il nous reste ta voix.</text:p>
      <text:p text:style-name="P2">Rassurante, apaisante et joyeuse à la fois.</text:p>
      <text:p text:style-name="P2">Certains diront de toi : il était une fois ...</text:p>
      <text:p text:style-name="P2"/>
      <text:p text:style-name="P2">Et si nos cœurs se brisent éperdus de douleurs !</text:p>
      <text:p text:style-name="P2">De t'avoir bien connu, pour ceux qui en eurent l'heur !</text:p>
      <text:p text:style-name="P2">Leurs âmes enivrées, chantant toutes en chœur</text:p>
      <text:p text:style-name="P2">Se sentent apaisées, ce qui sèche leurs pleurs.</text:p>
      <text:p text:style-name="P2"/>
      <text:p text:style-name="P1">Là, bien sûr, maintenant, nous presse la souffrance,</text:p>
      <text:p text:style-name="P2">Mais le temps passera, grand semeur d'espérances.</text:p>
      <text:p text:style-name="P2"/>
      <text:p text:style-name="P4">Tu côtoieras Saint Pierre, le prince d'indulgence,</text:p>
      <text:p text:style-name="P4">Tes actes te vaudront sa si douce clémence,</text:p>
      <text:p text:style-name="P4">Pour passer sa grand porte, tout seul, a cappella,</text:p>
      <text:p text:style-name="P4">Il te faudra chanter un Salve Regina.</text:p>
      <text:p text:style-name="P5"><text:bookmark text:name="tw-target-text"/>Requiesce in pace</text:p>
      <text:p text:style-name="P6"><text:soft-page-break/>Patrice Hurlin</text:p>
      <text:p text:style-name="P6"/>
      <text:p text:style-name="P6"/>
      <text:p text:style-name="P6">In Memoriam II</text:p>
      <text:p text:style-name="P4"/>
      <text:p text:style-name="P4"/>
      <text:p text:style-name="P4">Un jour on vient sur terre ; on nous aime ; je crois.</text:p>
      <text:p text:style-name="P4">On n'a pas demandé l'amour que l'on reçoit.</text:p>
      <text:p text:style-name="P4">Parfois plus, parfois moins, quel bagage a t-on là ?</text:p>
      <text:p text:style-name="P4">L'amour qu'on a reçu, on l'emporte avec soi.</text:p>
      <text:p text:style-name="P4"/>
      <text:p text:style-name="P4">On grandit ; on choisit ; on décide ; même, on trie,</text:p>
      <text:p text:style-name="P4">Et puis avec certains, une amitié se vit.</text:p>
      <text:p text:style-name="P4">Et les liens que l'on crée nous apportent des joies.</text:p>
      <text:p text:style-name="P4">L'amour qu'on a créé, on l'emporte avec soi.</text:p>
      <text:p text:style-name="P4"/>
      <text:p text:style-name="P4">On a croisé des gens, partagé bien des choses,</text:p>
      <text:p text:style-name="P4">Tant pis, si on se trompe, si on donna à tort, </text:p>
      <text:p text:style-name="P4">Celui qui le reçu, s'il n'en fit aucun cas ...</text:p>
      <text:p text:style-name="P4">L'amour qu'on a donné, on l'emporte avec soi.</text:p>
      <text:p text:style-name="P4"/>
      <text:p text:style-name="P4">Quand on part d'ici bas, lors du dernier salut</text:p>
      <text:p text:style-name="P4">Qu'ils soient venus ou pas, ceux que l'on a connus,</text:p>
      <text:p text:style-name="P4">L'amour qu'on a en soi, on le lègue à ceux là.</text:p>
      <text:p text:style-name="P4">Si on a bien aimé, alors ... on ne meurt pas !</text:p>
      <text:p text:style-name="P4"/>
      <text:p text:style-name="P4">L'amour qu'on a en soi, on l'emporte avec soi.</text:p>
      <text:p text:style-name="P4"/>
      <text:p text:style-name="P5">Requiesce in pac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oft-page-break/></text:p>
      <text:p text:style-name="P6"/>
      <text:p text:style-name="P2">Je crois aux synchronicités.</text:p>
      <text:p text:style-name="P2">Lorsque j'ai eu terminé mes deux In Mémoriam, j'ai reçu d'une connaissance</text:p>
      <text:p text:style-name="P1"><text:span text:style-name="T5">ce poème de Michel Scouarnec.</text:span></text:p>
      <text:p text:style-name="P1"><text:span text:style-name="T4">Michel Scouarnec est un prêtre catholique, auteur-compositeur et écrivain français</text:span> </text:p>
      <text:p text:style-name="P7"/>
      <text:p text:style-name="P7">J'ai trouvé surprenante, cette petite ressemblance :</text:p>
      <text:p text:style-name="P7">« Il restera de toi »  et «  De toi, nous restera » .</text:p>
      <text:p text:style-name="P7"/>
      <text:p text:style-name="P7">Synchronicité ?</text:p>
      <text:p text:style-name="P7">Hasard ?</text:p>
      <text:p text:style-name="P7">Coïncidences ?</text:p>
      <text:p text:style-name="P7"/>
      <text:p text:style-name="P7">Comprenne qui pourra !</text:p>
      <text:p text:style-name="P7">Comprenne qui saura !</text:p>
      <text:p text:style-name="P6"/>
      <text:p text:style-name="P6"/>
      <text:p text:style-name="P6">« Il restera de toi » de Michel Scouarnec</text:p>
      <text:p text:style-name="P6"/>
      <text:p text:style-name="P6"/>
      <text:p text:style-name="P4">Il restera de toi ce que tu as donné<text:line-break/>Au lieu de le garder dans des coffres rouillés.<text:line-break/>Il restera de toi, de ton jardin secret<text:line-break/>Une fleur oubliée qui ne s’est pas fanée.<text:line-break/>Ce que tu as donné, en d’autres fleurira<text:line-break/>Celui qui perd sa vie, un jour la trouvera.<text:line-break/><text:line-break/>Il restera de toi ce que tu as offert,<text:line-break/>Entre tes bras ouverts un matin au soleil.<text:line-break/>Il restera de toi ce que tu as perdu<text:line-break/>Que tu as attendu plus loin que tes réveils.<text:line-break/>Ce que tu as souffert en d’autres revivra,<text:line-break/>Celui qui perd sa vie, un jour la trouvera.<text:line-break/><text:line-break/>Il restera de toi une larme tombée,<text:line-break/>Un sourire germé sur les yeux de ton cœur.<text:line-break/>Il restera de toi ce que tu as semé,<text:line-break/>Que tu as partagé aux mendiants du bonheur.<text:line-break/>Ce que tu as semé en d’autres germer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" svg:font-family="arial, sans-serif"/>
    <style:font-face style:name="Arial2" svg:font-family="Arial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Arial1" style:font-size-complex="24pt" style:font-weight-complex="bold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d ed</meta:initial-creator>
    <meta:creation-date>2024-03-24T20:40:54.67</meta:creation-date>
    <dc:date>2024-05-15T09:12:09.55</dc:date>
    <dc:creator>ed ed</dc:creator>
    <meta:editing-duration>PT5H32M37S</meta:editing-duration>
    <meta:editing-cycles>141</meta:editing-cycles>
    <meta:generator>OpenOffice/4.1.14$Win32 OpenOffice.org_project/4114m1$Build-9811</meta:generator>
    <meta:document-statistic meta:table-count="0" meta:image-count="0" meta:object-count="0" meta:page-count="3" meta:paragraph-count="72" meta:word-count="720" meta:character-count="3840"/>
  </office:meta>
</office:document-meta>
</file>