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Helvetica" svg:font-family="Helvetica" style:font-family-generic="swiss"/>
    <style:font-face style:name="Lucida Sans1" svg:font-family="'Lucida Sans'" style:font-family-generic="swiss"/>
    <style:font-face style:name="Arial" svg:font-family="Arial"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office:font-face-decls>
  <office:automatic-styles>
    <style:style style:name="P1" style:family="paragraph" style:parent-style-name="Standard" style:list-style-name="">
      <style:text-properties fo:font-size="18pt" style:font-size-asian="18pt" style:font-size-complex="18pt"/>
    </style:style>
    <style:style style:name="P2" style:family="paragraph" style:parent-style-name="Standard" style:list-style-name="">
      <style:paragraph-properties>
        <style:tab-stops>
          <style:tab-stop style:position="0.998cm"/>
          <style:tab-stop style:position="1.998cm"/>
          <style:tab-stop style:position="2.999cm"/>
          <style:tab-stop style:position="3.999cm"/>
          <style:tab-stop style:position="4.999cm"/>
          <style:tab-stop style:position="5.999cm"/>
          <style:tab-stop style:position="6.999cm"/>
          <style:tab-stop style:position="7.999cm"/>
          <style:tab-stop style:position="8.999cm"/>
          <style:tab-stop style:position="9.999cm"/>
          <style:tab-stop style:position="11cm"/>
          <style:tab-stop style:position="12cm"/>
        </style:tab-stops>
      </style:paragraph-properties>
      <style:text-properties fo:font-size="18pt" style:font-size-asian="18pt" style:font-size-complex="18pt"/>
    </style:style>
    <style:style style:name="P3" style:family="paragraph" style:parent-style-name="Standard" style:list-style-name="" style:master-page-name="Standard">
      <style:paragraph-properties fo:text-align="center" style:justify-single-word="false" style:page-number="auto">
        <style:tab-stops>
          <style:tab-stop style:position="0.998cm"/>
          <style:tab-stop style:position="1.998cm"/>
          <style:tab-stop style:position="2.999cm"/>
          <style:tab-stop style:position="3.999cm"/>
          <style:tab-stop style:position="4.999cm"/>
          <style:tab-stop style:position="5.999cm"/>
          <style:tab-stop style:position="6.999cm"/>
          <style:tab-stop style:position="7.999cm"/>
          <style:tab-stop style:position="8.999cm"/>
          <style:tab-stop style:position="9.999cm"/>
          <style:tab-stop style:position="11cm"/>
          <style:tab-stop style:position="12cm"/>
        </style:tab-stops>
      </style:paragraph-properties>
      <style:text-properties fo:font-size="18pt" style:font-size-asian="18pt" style:font-size-complex="18pt"/>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3">Réglement Interieur association VIRI CANTUS</text:p>
      <text:p text:style-name="P2"/>
      <text:p text:style-name="P2"><text:tab/>Notre association est laïque et apolitique. Chaque membre ou intervenant s’engage à respecter ces principes <text:s/>(dans le cadre de cette association ou quand il peut s’identifier à celle-ci). </text:p>
      <text:p text:style-name="P2">Les règles de fonctionnement de l’association sont basées sur la courtoisie et la bienveillance dans les relations interpersonnelles.</text:p>
      <text:p text:style-name="P2"/>
      <text:p text:style-name="P2">1°) Le chef de choeur</text:p>
      <text:p text:style-name="P2"/>
      <text:p text:style-name="P2"><text:tab/>Responsable artistique il propose au bureau le choix du répertoire, l’organisation du travail individuel et collectif ainsi que la programmation des concerts. Il met à disposition tout support pédagogique permettant l’apprentissage des chants. Il effectue le cas échéant des auditions pour l’entrée de nouveaux choristes dans le choeur et attribue les pupitres. Il décide de la non participation d’un choriste aux concerts. Cette décision motivée est communiquée à l’intéressé et au bureau. Il est garant de la discipline lors des répétitions qui doivent conserver un caractère studieux et convivial.</text:p>
      <text:p text:style-name="P2">Il peut participer aux réunions du bureau et aux assemblées avec voix consultative.</text:p>
      <text:p text:style-name="P2"/>
      <text:p text:style-name="P2">2°) Les choristes</text:p>
      <text:p text:style-name="P2"><text:tab/></text:p>
      <text:p text:style-name="P2"><text:tab/>Les choristes s’engagent :</text:p>
      <text:p text:style-name="P2"/>
      <text:p text:style-name="P2">- à consulter et respecter les statuts et règlement intérieur disponibles sur les site ou par simple demande auprès du secrétaire de l’association. Tout nouveau <text:soft-page-break/>membre reçoit un exemplaire de ces documents</text:p>
      <text:p text:style-name="P2">- à participer aux répétitions et concerts</text:p>
      <text:p text:style-name="P2">- à répéter les chants prévus au répertoire de son pupitre</text:p>
      <text:p text:style-name="P2">- à signaler ses absences au chef de choeur</text:p>
      <text:p text:style-name="P2">- à respecter les décisions artistiques du chef de choeur le concernant</text:p>
      <text:p text:style-name="P2">- à s’acquitter du montant de son adhésion</text:p>
      <text:p text:style-name="P2">- à respecter le règlement intérieur de toute institution amenée à prêter un local de répétition et de travail.</text:p>
      <text:p text:style-name="P2"/>
      <text:p text:style-name="P2"><text:tab/>Force ce propositions les choristes peuvent saisir le bureau qui examine le projet. Après étude en collaboration avec le chef de choeur le cas échéant une réponse fera l’objet d’une mention au compte-rendu de réunion du bureau.</text:p>
      <text:p text:style-name="P2"/>
      <text:p text:style-name="P2">3°) Radiation</text:p>
      <text:p text:style-name="P2"><text:tab/></text:p>
      <text:p text:style-name="P2"><text:tab/>Conformément aux statuts le bureau peut prononcer l’exclusion d’un membre aux motifs suivants :</text:p>
      <text:p text:style-name="P2"/>
      <text:p text:style-name="P2">- non respect des statuts et règlement intérieur</text:p>
      <text:p text:style-name="P2">- propos désobligeants envers le chef de choeur ou autre membre de l’association</text:p>
      <text:p text:style-name="P2">- attitude ou propos de nature à entacher l’image de l’association.</text:p>
      <text:p text:style-name="P2"/>
      <text:p text:style-name="P2"><text:tab/>La décision est prise à la majorité simple après avoir entendu les explications de l’intéressé dûment convoqué par lettre avec AR 15 jours avant. Il peut se faire assister d’une personne de son choix. La décision de radiation sera notifiée par lettre avec AR.</text:p>
      <text:p text:style-name="P2"><text:soft-page-break/></text:p>
      <text:p text:style-name="P2">4°) La cotisation</text:p>
      <text:p text:style-name="P2"/>
      <text:p text:style-name="P2"><text:tab/>La cotisation versée à l’association est définitivement acquise. Il ne saurait être exigé un remboursement cette cotisation en cours d’année sauf décision contraire du bureau qui statue à la majorité simple. </text:p>
      <text:p text:style-name="P2"/>
      <text:p text:style-name="P2"><text:tab/>Le présent règlement a été adopté en AG le …..</text:p>
      <text:p text:style-name="P2"/>
      <text:p text:style-name="P2">Le Président<text:tab/><text:tab/>Le Vice-président<text:tab/><text:tab/>Le Secrétaire <text:s text:c="12"/>Le Trésorier </text:p>
      <text:p text:style-name="P2"/>
      <text:p text:style-name="P1">V. Volkman<text:tab/><text:tab/>R. Sachot<text:tab/><text:tab/><text:tab/><text:tab/>G. Rolland. <text:s text:c="16"/>D. Vaillant</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Helvetica" svg:font-family="Helvetica" style:font-family-generic="swiss"/>
    <style:font-face style:name="Lucida Sans1" svg:font-family="'Lucida Sans'" style:font-family-generic="swiss"/>
    <style:font-face style:name="Arial" svg:font-family="Arial"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true"/>
      <style:paragraph-properties style:text-autospace="none" style:line-break="strict" style:writing-mode="lr-tb" style:font-independent-line-spacing="false">
        <style:tab-stops/>
      </style:paragraph-properties>
      <style:text-properties style:use-window-font-color="true" fo:font-size="12pt" fo:language="fr" fo:country="FR" style:font-size-asian="12pt" style:language-asian="zh" style:country-asian="CN" style:font-size-complex="12pt" style:language-complex="hi" style:country-complex="IN"/>
    </style:default-style>
    <style:default-style style:family="paragraph">
      <style:paragraph-properties fo:hyphenation-ladder-count="no-limit" style:text-autospace="none" style:punctuation-wrap="hanging" style:line-break="strict" style:tab-stop-distance="1.27cm" style:writing-mode="page"/>
      <style:text-properties style:use-window-font-color="true" style:font-name="Helvetica" fo:font-size="12pt" fo:language="fr" fo:country="FR" style:font-name-asian="Helvetica" style:font-size-asian="12pt" style:language-asian="zh" style:country-asian="CN" style:font-name-complex="Helvetica"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Lucida Sans"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Lucida Sans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Lucida Sans1" style:font-size-complex="12pt" style:font-style-complex="italic"/>
    </style:style>
    <style:style style:name="Index" style:family="paragraph" style:parent-style-name="Standard" style:class="index">
      <style:paragraph-properties text:number-lines="false" text:line-number="0"/>
      <style:text-properties style:font-name-complex="Lucida Sans1"/>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none" style:vertical-pos="top" style:vertical-rel="paragraph" style:horizontal-pos="center" style:horizontal-rel="paragraph"/>
    </style:style>
    <style:style style:name="OLE"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cm" fo:page-height="29.704cm" style:num-format="1" style:print-orientation="portrait" fo:margin-top="2.54cm" fo:margin-bottom="2.54cm" fo:margin-left="2.54cm" fo:margin-right="2.54cm" fo:border="none" fo:padding="0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document-statistic meta:table-count="0" meta:image-count="0" meta:object-count="0" meta:page-count="3" meta:paragraph-count="29" meta:word-count="452" meta:character-count="2889"/>
    <dc:date>2024-09-12T10:28:37.10</dc:date>
    <dc:creator>Daniel Vaillant</dc:creator>
    <meta:generator>OpenOffice/4.1.15$Win32 OpenOffice.org_project/4115m2$Build-9813</meta:generator>
  </office:meta>
</office:document-meta>
</file>