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style:font-face style:name="Times" svg:font-family="Times"/>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ab-stops>
          <style:tab-stop style:position="1cm"/>
          <style:tab-stop style:position="2cm"/>
          <style:tab-stop style:position="3cm"/>
          <style:tab-stop style:position="4.001cm"/>
          <style:tab-stop style:position="5.001cm"/>
          <style:tab-stop style:position="6.001cm"/>
          <style:tab-stop style:position="7.001cm"/>
          <style:tab-stop style:position="7.999cm"/>
          <style:tab-stop style:position="8.999cm"/>
          <style:tab-stop style:position="9.999cm"/>
          <style:tab-stop style:position="11cm"/>
          <style:tab-stop style:position="12cm"/>
        </style:tab-stops>
      </style:paragraph-properties>
      <style:text-properties style:font-name="Helvetica" fo:font-size="18pt"/>
    </style:style>
    <style:style style:name="P2" style:family="paragraph" style:parent-style-name="Standard">
      <style:paragraph-properties>
        <style:tab-stops>
          <style:tab-stop style:position="1cm"/>
          <style:tab-stop style:position="2cm"/>
          <style:tab-stop style:position="3cm"/>
          <style:tab-stop style:position="4.001cm"/>
          <style:tab-stop style:position="5.001cm"/>
          <style:tab-stop style:position="6.001cm"/>
          <style:tab-stop style:position="7.001cm"/>
          <style:tab-stop style:position="7.999cm"/>
          <style:tab-stop style:position="8.999cm"/>
          <style:tab-stop style:position="9.999cm"/>
          <style:tab-stop style:position="11cm"/>
          <style:tab-stop style:position="12cm"/>
        </style:tab-stops>
      </style:paragraph-properties>
      <style:text-properties style:font-name="Helvetica" fo:font-size="12pt"/>
    </style:style>
    <style:style style:name="P3" style:family="paragraph" style:parent-style-name="Standard">
      <style:paragraph-properties>
        <style:tab-stops>
          <style:tab-stop style:position="1cm"/>
          <style:tab-stop style:position="2cm"/>
          <style:tab-stop style:position="3cm"/>
          <style:tab-stop style:position="4.001cm"/>
          <style:tab-stop style:position="5.001cm"/>
          <style:tab-stop style:position="6.001cm"/>
          <style:tab-stop style:position="7.001cm"/>
          <style:tab-stop style:position="7.999cm"/>
          <style:tab-stop style:position="8.999cm"/>
          <style:tab-stop style:position="9.999cm"/>
          <style:tab-stop style:position="11cm"/>
          <style:tab-stop style:position="12cm"/>
        </style:tab-stops>
      </style:paragraph-properties>
      <style:text-properties style:font-name="Helvetica" fo:font-size="14pt"/>
    </style:style>
    <style:style style:name="P4" style:family="paragraph" style:parent-style-name="Standard">
      <style:paragraph-properties fo:text-align="justify" style:justify-single-word="false">
        <style:tab-stops>
          <style:tab-stop style:position="1cm"/>
          <style:tab-stop style:position="2cm"/>
          <style:tab-stop style:position="3cm"/>
          <style:tab-stop style:position="4.001cm"/>
          <style:tab-stop style:position="5.001cm"/>
          <style:tab-stop style:position="6.001cm"/>
          <style:tab-stop style:position="7.001cm"/>
          <style:tab-stop style:position="7.999cm"/>
          <style:tab-stop style:position="8.999cm"/>
          <style:tab-stop style:position="9.999cm"/>
          <style:tab-stop style:position="11cm"/>
          <style:tab-stop style:position="12cm"/>
        </style:tab-stops>
      </style:paragraph-properties>
      <style:text-properties style:font-name="Helvetica" fo:font-size="14pt"/>
    </style:style>
    <style:style style:name="P5" style:family="paragraph" style:parent-style-name="Standard">
      <style:paragraph-properties fo:text-align="justify" style:justify-single-word="false">
        <style:tab-stops>
          <style:tab-stop style:position="1cm"/>
          <style:tab-stop style:position="2cm"/>
          <style:tab-stop style:position="3cm"/>
          <style:tab-stop style:position="4.001cm"/>
          <style:tab-stop style:position="5.001cm"/>
          <style:tab-stop style:position="6.001cm"/>
          <style:tab-stop style:position="7.001cm"/>
          <style:tab-stop style:position="7.999cm"/>
          <style:tab-stop style:position="8.999cm"/>
          <style:tab-stop style:position="9.999cm"/>
          <style:tab-stop style:position="11cm"/>
          <style:tab-stop style:position="12cm"/>
        </style:tab-stops>
      </style:paragraph-properties>
      <style:text-properties fo:color="#000000" style:font-name="Helvetica" fo:font-size="14pt"/>
    </style:style>
    <style:style style:name="T1" style:family="text">
      <style:text-properties fo:font-weight="bold"/>
    </style:style>
    <style:style style:name="T2" style:family="text">
      <style:text-properties fo:font-weight="normal" style:font-weight-asian="normal" style:font-weight-complex="normal"/>
    </style:style>
    <style:style style:name="T3" style:family="text">
      <style:text-properties fo:color="#0000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1"/>
      <text:p text:style-name="P1">STATUTS</text:p>
      <text:p text:style-name="P2"/>
      <text:p text:style-name="P2"/>
      <text:p text:style-name="P3">Art. 1 : modification du nom de Vox Canora</text:p>
      <text:p text:style-name="P3">Compte tenu de l'activité de l'association <text:s/>ensemble vocal VOX CANORA,ayant désormais son activité chorale centrée sur le choeur d'hommes, il a été décidé de modifier sa dénomination <text:s/>par celle de ensemble vocal choeur d’hommes <text:span text:style-name="T1">VIRI CANTUS, </text:span><text:span text:style-name="T2">et d'adapter en conséquence ses statuts.</text:span></text:p>
      <text:p text:style-name="P4"/>
      <text:p text:style-name="P3">Art. 2 : objet</text:p>
      <text:p text:style-name="P3">L’association a pour objet :</text:p>
      <text:p text:style-name="P3">- la formation et l’éducation au chant de ses membres par la participation à l’oeuvre chorale</text:p>
      <text:p text:style-name="P3">- l’organisation de manifestations et spectacles</text:p>
      <text:p text:style-name="P3">- la participation à des festivals et concours.</text:p>
      <text:p text:style-name="P3"/>
      <text:p text:style-name="P3">Art. 3 : siège social</text:p>
      <text:p text:style-name="P3">Le siège social est domicilié :</text:p>
      <text:p text:style-name="P3">Maison des Associations, 2 impasse Jean Macé 30900 NIMES.</text:p>
      <text:p text:style-name="P3"/>
      <text:p text:style-name="P3">L’adresse de gestion est fixée :</text:p>
      <text:p text:style-name="P4">Chez monsieur Gilles ROLLAND, 209 chemin de Mestre Roumiou, 30900 NIMES. Cette adresse de gestion pourra être transférée par simple décision du bureau.</text:p>
      <text:p text:style-name="P3"/>
      <text:p text:style-name="P3">Art. 4 : durée de l’association</text:p>
      <text:p text:style-name="P3">La durée de l’association est illimitée.</text:p>
      <text:p text:style-name="P3"/>
      <text:p text:style-name="P3">Art. 5 : composition de l’association </text:p>
      <text:p text:style-name="P3">L’association se compose :</text:p>
      <text:p text:style-name="P3">- membres d’honneur : ceux qui ont rendu des services signalés à l’association </text:p>
      <text:p text:style-name="P3">- membres bienfaiteurs : personnes qui versent un droit d’entrée supérieur à la cotisation</text:p>
      <text:p text:style-name="P3">- membres actifs : ceux qui ont pris l’engagement de verser une cotisation et de participer aux activités</text:p>
      <text:p text:style-name="P3">- membres associés : personnes versant une participation annuelle fixée par l’assemblée générale </text:p>
      <text:p text:style-name="P3"/>
      <text:p text:style-name="P3">Art. 6 : admission et adhésion</text:p>
      <text:p text:style-name="P4">Pour faire partie de l’association il faut adhérer aux présents statuts et règlement intérieur consultable sur demande et s’acquitter de la cotisation annuelle adoptée en assemblée générale.</text:p>
      <text:p text:style-name="P4">En outre il faut être agrée par le ou la chef(fe) de choeur qui attribue un pupitre après entretien et audition le cas échéant. </text:p>
      <text:p text:style-name="P4"/>
      <text:p text:style-name="P3"/>
      <text:p text:style-name="P3"><text:soft-page-break/>Art. 7 : perte de la qualité de membre</text:p>
      <text:p text:style-name="P3">La qualité de membre se perd par </text:p>
      <text:p text:style-name="P3">- la démission adressée par écrit au président</text:p>
      <text:p text:style-name="P3">- le décès</text:p>
      <text:p text:style-name="P3">- la radiation prononcée par le bureau pour le non paiement de cotisation, infraction aux statuts et règlement intérieur, l’intéressé ayant été averti par lettre recommandée à se présenter devant le bureau pour explication</text:p>
      <text:p text:style-name="P3">- le règlement intérieur précisera la nature des motifs graves </text:p>
      <text:p text:style-name="P3"/>
      <text:p text:style-name="P3">Art. 8 : les ressources de l’association</text:p>
      <text:p text:style-name="P3">Elles se composent :</text:p>
      <text:p text:style-name="P3">- des cotisations </text:p>
      <text:p text:style-name="P3">- de la ventre de produits, services et prestations fournies par l’association</text:p>
      <text:p text:style-name="P3">- des subventions éventuelles de l’Etat, des collectivités locales, des organismes publics ou fonds privés,</text:p>
      <text:p text:style-name="P3">- des dons</text:p>
      <text:p text:style-name="P3">- de toutes autres ressources non contraires aux règles en vigueur</text:p>
      <text:p text:style-name="P3"/>
      <text:p text:style-name="P3">Art 9 : assemblée générale ordinaire</text:p>
      <text:p text:style-name="P4">L’assemblée générale ordinaire se réunit annuellement et comprend tous les membre de l’association à jour de cotisation. Quinze jour au moins avant la date fixée, les membres sont convoqués et l’ordre je jour est précisé. L’assemblée générale, après avoir délibéré, se prononce sur le rapport moral et d’activité ainsi que sur les comptes de l’association. Elle délibère sur les activités à venir. Elles pourvoit à la nomination ou au renouvellement des membres du bureau.</text:p>
      <text:p text:style-name="P3">Elle fixe le montant de la cotisation annuelle.</text:p>
      <text:p text:style-name="P3">Les décisions de l’A.G. sont prises à la majorité des membres présents ou représentés. Le vote par procuration est permis dans la limite de deux pouvoirs par adhérent.</text:p>
      <text:p text:style-name="P3">Pour la validité des délibération le tiers des membres doit être atteint. Dans le cas contraire une deuxième A.G. convoquée dans la quinze jours pourra délibérer quelque soit le nombre de présents.</text:p>
      <text:p text:style-name="P4">Lors de l’A.G. ne doivent être traitées que les questions figurant à l’ordre du jour.</text:p>
      <text:p text:style-name="P4">Le ou la chef(fe) de choeur participe de plein droit à l’A.G., avec voix consultative.</text:p>
      <text:p text:style-name="P3"/>
      <text:p text:style-name="P3">Art. 10 : assemblée extraordinaire</text:p>
      <text:p text:style-name="P4">Si besoin est, ou sur demande du quart des membres, le président convoque une A.G. extraordinaire selon les modalités citées à l’article 9. </text:p>
      <text:p text:style-name="P5">Les décisions sont prises selon les modalités et à la majorité prévue à l'article 9</text:p>
      <text:p text:style-name="P3"/>
      <text:p text:style-name="P3"><text:span text:style-name="T3">Si l'ordre du jour concerne la modification des statuts ou la dissolution</text:span> : la majorité requise est les deux tiers des membres présents ou représentés.</text:p>
      <text:p text:style-name="P3"/>
      <text:p text:style-name="P3"/>
      <text:p text:style-name="P3"/>
      <text:p text:style-name="P3"/>
      <text:p text:style-name="P3"/>
      <text:p text:style-name="P3"><text:soft-page-break/>Art. 11 : bureau</text:p>
      <text:p text:style-name="P3">L’association est dirigée par un bureau de quatre membres élus pour deux ans. Il est composé de : </text:p>
      <text:p text:style-name="P3">- un président </text:p>
      <text:p text:style-name="P3">- un vice-président</text:p>
      <text:p text:style-name="P3">- un secrétaire</text:p>
      <text:p text:style-name="P3">- un trésorier </text:p>
      <text:p text:style-name="P4">Le bureau gère les affaires courantes et prend toutes décisions utiles au bon fonctionnement dans le cadre des statuts et objet de l’association, mais également <text:s/>dans le cadre des missions confiées par l’A.G. et dans les limites du budget adopté par celle-ci.</text:p>
      <text:p text:style-name="P3">Le président anime l’association, coordonne des activités, la représente de <text:span text:style-name="T3">plein</text:span> droit devant toute institution.</text:p>
      <text:p text:style-name="P3"/>
      <text:p text:style-name="P3">Art. 12 : règlement intérieur</text:p>
      <text:p text:style-name="P4">Un règlement intérieur établi par le bureau et approuvé en A.G. fixe les règles de fonctionnement et notamment celles ayant trait à l’administration interne de l’association.</text:p>
      <text:p text:style-name="P4"/>
      <text:p text:style-name="P3">Art. 13 : dissolution</text:p>
      <text:p text:style-name="P3">En cas de dissolution prononcée selon l’article 10, plusieurs liquidateurs sont nommés par celle-ci, s’il y a lieu, est dévolu conformément à l’art. 9 du décret du 16 août 1901.</text:p>
      <text:p text:style-name="P3"/>
      <text:p text:style-name="P4">Les présents statuts ont été adoptés en assemblée générale tenue à Caissargues le 06 avril 2024.</text:p>
      <text:p text:style-name="P3"/>
      <text:p text:style-name="P3">Le président <text:tab/><text:tab/><text:tab/><text:tab/><text:tab/>Le Vice-président<text:tab/><text:tab/><text:tab/><text:tab/><text:tab/></text:p>
      <text:p text:style-name="P3">Victor VOLKMAN<text:tab/><text:tab/><text:tab/><text:tab/>Robert SACHOT</text:p>
      <text:p text:style-name="P3"/>
      <text:p text:style-name="P3"/>
      <text:p text:style-name="P3"/>
      <text:p text:style-name="P3"/>
      <text:p text:style-name="P3">Le trésorier<text:tab/><text:tab/><text:tab/><text:tab/><text:tab/>Le secrétaire</text:p>
      <text:p text:style-name="P3"/>
      <text:p text:style-name="P3">Daniel VAILLANT<text:tab/><text:tab/><text:tab/><text:tab/>Gilles ROLLAN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style:font-face style:name="Times" svg:font-family="Times"/>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tab-stop-distance="1.27cm" style:writing-mode="page"/>
      <style:text-properties fo:color="#000000" style:font-name="Times" fo:font-size="12pt" fo:language="en" fo:country="US" style:font-name-asian="Arial Unicode MS" style:font-size-asian="12pt" style:language-asian="en" style:country-asian="US" style:font-name-complex="Tahoma" style:font-size-complex="12pt" style:language-complex="en" style:country-complex="US"/>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1.27cm" fo:margin-bottom="1.27cm" fo:margin-left="2.54cm" fo:margin-right="2.54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1$Unix OpenOffice.org_project/4111m1$Build-9808</meta:generator>
    <dc:date>2024-04-18T11:30:33</dc:date>
    <dc:creator>Gilles R</dc:creator>
    <meta:editing-duration>PT44M23S</meta:editing-duration>
    <meta:editing-cycles>6</meta:editing-cycles>
    <meta:printed-by>Gilles R</meta:printed-by>
    <meta:print-date>2024-04-18T10:22:58</meta:print-date>
    <meta:document-statistic meta:table-count="0" meta:image-count="0" meta:object-count="0" meta:page-count="3" meta:paragraph-count="65" meta:word-count="837" meta:character-count="5136"/>
  </office:meta>
</office:document-meta>
</file>